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T1" style:family="text">
      <style:text-properties fo:font-weight="bold"/>
    </style:style>
    <style:style style:name="T2" style:family="text">
      <style:text-properties fo:font-style="italic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🏴‍☠️ Die Freibeuter: Die <text:span text:style-name="T1">Nord-Süd-Sippen</text:span> (<text:span text:style-name="T2">Die Süd-Skalden</text:span>)</text:h>
      <text:h text:style-name="Heading_20_3" text:outline-level="3">1. Abstammung, Geschichte &amp; Hitzeadaption</text:h>
      <text:p text:style-name="Text_20_body">Sie stammen zwar ursprünglich von einem alten Seefahrervolk aus dem tiefen, eisigen Norden ab, lebende Generationen kennen die alte Heimat jedoch nur noch aus den Gesängen ihrer Skalden. Seit <text:span text:style-name="T1">vielen Generationen</text:span> leben sie nun schon im tropisch-vulkanischen Süden.</text:p>
      <text:list text:style-name="L1">
        <text:list-item>
          <text:p text:style-name="P1"><text:span text:style-name="T1">Physiologische Anpassung:</text:span> Die Jahrhunderte an den glühenden Stränden und Vulkanschloten haben ihre Spuren hinterlassen. Ihre Haut ist tief gebräunt, ledrig und widerstandsfähig gegen die mörderische UV-Strahlung und die Hitze. Sie schitzen kaum noch unter Bedingungen, die Protektorats-Soldaten in die Ohnmacht treiben würden.</text:p>
        </text:list-item>
        <text:list-item>
          <text:p text:style-name="P1"><text:span text:style-name="T1">Ausrüstung im Tropen-Klima:</text:span> Die schweren Bärenfelle ihrer Ahnen sind längst Geschichte. Stattdessen tragen sie leichtes, atmungsaktives Leder, freie Oberkörper mit nordischen Körpertätowierungen (mit Ruß und Blight-Asche gestochen) und leichte Leinenkleidung, kombiniert mit ihren traditionellen Gürteln, Waffenröcken und Messing-Beschlägen.</text:p>
        </text:list-item>
      </text:list>
      <text:h text:style-name="Heading_20_3" text:outline-level="3">2. Sitten, Bräuche &amp; Sprache (Fast unverändert)</text:h>
      <text:p text:style-name="Text_20_body">Obwohl die Kälte weg ist, haben sie ihre kulturelle Identität eisern verteidigt:</text:p>
      <text:list text:style-name="L2">
        <text:list-item>
          <text:p text:style-name="P2"><text:span text:style-name="T1">Namensgebung:</text:span> Die traditionelle Naming-Convention bleibt felsenfest bestehen (<text:span text:style-name="T2">Svenson, Björnson, Elinsdotter</text:span>).</text:p>
        </text:list-item>
        <text:list-item>
          <text:p text:style-name="P2"><text:span text:style-name="T1">Kultur &amp; Met:</text:span> Sie brauen ihren Met nun aus südlichen Früchten und Wildhonig der Insel, zechen aber immer noch in großen Methallen. Das Trinken auf die Ahnen (<text:span text:style-name="T2">Skål!</text:span>) und die Ehre der Sippe stehen über allem.</text:p>
        </text:list-item>
        <text:list-item>
          <text:p text:style-name="P2"><text:span text:style-name="T1">Glaube:</text:span> Ihre alten Nord-Götter wurden leicht angepasst: Der Gott des Sturms wird nun auch als Gott der Vulkanausbrüche und Seebeben verehrt.</text:p>
        </text:list-item>
      </text:list>
      <text:h text:style-name="Heading_20_3" text:outline-level="3">3. Schlüssel-Prototypen der Fraktion</text:h>
      <text:list text:style-name="L3">
        <text:list-item>
          <text:p text:style-name="P3"><text:span text:style-name="T1">Kapitän Erik Svenson:</text:span> Ein sonnenverbrannter, narbiger Hüne mit gebleichtem Vollbart, der lieber ohne Hemd kämpft und Vulkanstein-Schrot in seinen Musketen nutzt.</text:p>
        </text:list-item>
        <text:list-item>
          <text:p text:style-name="P3"><text:span text:style-name="T1">Astrid Elinsdotter:</text:span> Die Chefin der Insel-Dockanlagen. Sie kennt jedes Riff im Süden und nutzt das kochend heiße Quellwasser der Vulkaninseln, um Schiffsleistungen zu optimieren.</text:p>
        </text:list-item>
      </text:list>
      <text:h text:style-name="Heading_20_2" text:outline-level="2">🚢 Der Brückenschlag zum Freibeuter-Ende &amp; <text:span text:style-name="T1">Blight 2</text:span></text:h>
      <text:h text:style-name="Heading_20_3" text:outline-level="3">Das Schicksal im Finale</text:h>
      <text:p text:style-name="Text_20_body">Wenn der Held den Freibeuter-Weg wählt, zwingt er der Blight das Gleichgewicht auf. Er wird zum wachenden „<text:span text:style-name="T1">Anker“</text:span> tief im Vulkan.</text:p>
      <text:list text:style-name="L4">
        <text:list-item>
          <text:p text:style-name="P4">Die Süd-Skalden behalten die Kontrolle über die südlichen Gewässer und den Vulkan.</text:p>
        </text:list-item>
        <text:list-item>
          <text:p text:style-name="P4">Sie nutzen das Blight-Gestein als Energiequelle für ihre Schiffe und werden zur unangefochtenen Seemacht des Südens.</text:p>
        </text:list-item>
      </text:list>
      <text:h text:style-name="Heading_20_3" text:outline-level="3"><text:soft-page-break/>Die Brücke zu <text:span text:style-name="T2">Blight 2: Back on Northern Shores</text:span></text:h>
      <text:p text:style-name="Text_20_body">Der Titel bekommt durch die Generations-Geschichte eine noch viel tiefere, emotionalere Note:</text:p>
      <text:p text:style-name="Quotations">Nach Generationen im heißen Süden gelangt die mutierte Blight-Seuche über Fluchtschiffe des Protektorats schließlich in die Ur-Heimat der Freibeuter – die <text:span text:style-name="T1">Northern Shores</text:span>.</text:p>
      <text:p text:style-name="Quotations">Die Freibeuter des Südens müssen nun erstmals seit Jahrhunderten wieder nach Norden segeln, um das Land ihrer Ahnen zu retten. Für das Volk ist das ein doppelter Schock: <text:span text:style-name="T1">Sie treffen dort auf eisiges Klima, das ihre Körper seit Generationen nicht mehr gewohnt sind</text:span>, und müssen mit Blight-Waffen in Eis und Schnee kämpfen.</text:p>
      <text:p text:style-name="Text_20_body">Das gibt dem Sequel direkt einen coolen Survival-Aspekt (Süd-Seeräuber, die im Eis frieren, aber wie die Löwen für ihre Ahnenstätten kämpfen)!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erif CJK SC" style:font-family-asian="'Noto Serif CJK SC'" style:font-family-generic-asian="system" style:font-pitch-asian="variable" style:font-size-asian="18pt" style:font-weight-asian="bold" style:font-name-complex="FreeSans1" style:font-family-complex="FreeSans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FreeSans1" style:font-family-complex="FreeSans" style:font-family-generic-complex="system" style:font-pitch-complex="variable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4T23:46:00.871204886</meta:creation-date>
    <dc:date>2026-07-24T23:46:12.004993032</dc:date>
    <meta:editing-duration>PT11S</meta:editing-duration>
    <meta:editing-cycles>1</meta:editing-cycles>
    <meta:document-statistic meta:table-count="0" meta:image-count="0" meta:object-count="0" meta:page-count="2" meta:paragraph-count="23" meta:word-count="451" meta:character-count="3165" meta:non-whitespace-character-count="2745"/>
    <meta:generator>LibreOffice/24.2.7.2$Linux_X86_64 LibreOffice_project/420$Build-2</meta:generator>
  </office:meta>
</office:document-meta>
</file>