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automatic-styles>
    <style:style style:name="P1" style:family="paragraph" style:parent-style-name="Standard">
      <style:text-properties officeooo:rsid="0006c4b3" officeooo:paragraph-rsid="0006c4b3"/>
    </style:style>
    <style:style style:name="P2" style:family="paragraph" style:parent-style-name="Standard">
      <style:text-properties officeooo:rsid="0006c4b3" officeooo:paragraph-rsid="0007f9d6"/>
    </style:style>
    <style:style style:name="P3" style:family="paragraph" style:parent-style-name="Standard">
      <style:text-properties officeooo:paragraph-rsid="0007f9d6"/>
    </style:style>
    <style:style style:name="P4" style:family="paragraph" style:parent-style-name="Text_20_body">
      <style:text-properties fo:font-weight="bold"/>
    </style:style>
    <style:style style:name="P5" style:family="paragraph" style:parent-style-name="Text_20_body">
      <style:text-properties fo:font-weight="bold" officeooo:rsid="0006c4b3" officeooo:paragraph-rsid="0006c4b3"/>
    </style:style>
    <style:style style:name="P6" style:family="paragraph" style:parent-style-name="Text_20_body" style:list-style-name="L1"/>
    <style:style style:name="P7" style:family="paragraph" style:parent-style-name="Text_20_body" style:list-style-name="L2"/>
    <style:style style:name="P8" style:family="paragraph" style:parent-style-name="Text_20_body">
      <style:text-properties officeooo:rsid="0006c4b3" officeooo:paragraph-rsid="0006c4b3"/>
    </style:style>
    <style:style style:name="P9" style:family="paragraph" style:parent-style-name="Text_20_body" style:list-style-name="L3"/>
    <style:style style:name="T1" style:family="text">
      <style:text-properties officeooo:rsid="0006c4b3"/>
    </style:style>
    <style:style style:name="T2" style:family="text">
      <style:text-properties fo:font-style="italic"/>
    </style:style>
    <style:style style:name="T3" style:family="text">
      <style:text-properties officeooo:rsid="0007f9d6"/>
    </style:style>
    <style:style style:name="T4" style:family="text">
      <style:text-properties officeooo:rsid="0008388e"/>
    </style:style>
    <style:style style:name="T5" style:family="text">
      <style:text-properties fo:font-weight="bold"/>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text:span text:style-name="T5">Die Schöpfung und die Drei Primordiale</text:span> In den Urzeiten wurde die Welt von drei mächtigen Entitäten beherrscht: <text:span text:style-name="T5">Elysion</text:span> (Primordial des Guten), <text:span text:style-name="T5">Gaena</text:span> (Primordial der Natur) und <text:span text:style-name="T5">Malakor</text:span> (Primordial der Boshaftigkeit). Als zwischen Elysion und Malakor ein unerbittlicher Krieg ausbrach, entflammte ein Konflikt, der beinahe das gesamte Leben auf dem Planeten vernichtete.</text:p>
      <text:p text:style-name="Text_20_body"><text:span text:style-name="T5">Die Enklave Aeterna und die Saat der Blight</text:span> Um ein Refugium vor der Zerstörung zu schaffen, formte Gaena fernab des Krieges die verborgene Enklave <text:span text:style-name="T5">Aeterna</text:span> – eine Insel als Zufluchtsort für das Leben. Doch Malakor durchschaute diesen Plan. Noch bevor die Macht der Ur-Entitäten im Krieg erlosch, pflanzte er heimlich einen Teil seiner verderbten Essenz tief im Herzen der Insel ein: den Samen der <text:span text:style-name="T5">Blight</text:span>.</text:p>
      <text:p text:style-name="Text_20_body"><text:span text:style-name="T5">Das Erbe und die Waage der Macht</text:span> Weder Elysion noch Malakor überlebten ihren letzten Kampf. Ihre Mächte gingen jedoch nicht verloren, sondern schufen die <text:span text:style-name="T5">Erben</text:span> – sterbliche Hüllen, die das Gleichgewicht der Welt aufrechterhalten. Stirbt ein Erbe, geht seine Essenz im selben Augenblick auf einen Neugeborenen über.</text:p>
      <text:list text:style-name="L3">
        <text:list-item>
          <text:p text:style-name="P9"><text:span text:style-name="T5">Taranis:</text:span> Der Erbe der Natur lebt als weiser Druide zurückgezogen im unwegsamen Nebelgebirge Aeternas.</text:p>
        </text:list-item>
        <text:list-item>
          <text:p text:style-name="P9"><text:span text:style-name="T5">Der Mönch im Gebirgskloster:</text:span> Einer der Erben des Bösen dient als getarnter Wächter über den schlafenden Samen der Blight.</text:p>
        </text:list-item>
        <text:list-item>
          <text:p text:style-name="P9"><text:span text:style-name="T5">Der Protagonist:</text:span> Er ist der ahnungslose Erbe des Guten. Erst als er als Schiffbrüchiger den Boden von Aeterna betritt, erwacht das uralte Schicksal – und das fragile Gleichgewicht der Insel gerät ins Schwanken.</text:p>
        </text:list-item>
      </text:list>
      <text:p text:style-name="P1"/>
      <text:p text:style-name="P1"/>
      <text:p text:style-name="P1"><text:span text:style-name="T5">Der Reinkarnations-Mechanismus:</text:span> Dass der Geist sofort auf einen Neugeborenen übergeht, wirft spannende Fragen auf. Bedeutet das, dass der Erbe jahrelang als Kind ungeschützt ist? Oder erwacht die Macht erst mit dem Erwachsenwerden? Das wäre ein genialer Aufhänger für spätere Lore-Texte.</text:p>
      <text:p text:style-name="P1"/>
      <text:p text:style-name="P1"/>
      <text:p text:style-name="P5">Die Verbindung zwischen dem Mönch, dem Samen und der Blight</text:p>
      <text:list text:style-name="L1">
        <text:list-item>
          <text:p text:style-name="P6"><text:span text:style-name="T5">Der schlafende Wächter:</text:span> Der Mönch ist nicht zwingend von Grund auf böse im klassischen Sinne, sondern das <text:span text:style-name="T2">Gefäß</text:span> für Malakors Erbe. Um zu verhindern, dass der Primordial des Guten (oder ein neuer Erbe) den Samen zerstört, hält der Mönch die Macht der Blight in einer Art magischem "Dornröschenschlaf" auf Aeterna.</text:p>
        </text:list-item>
        <text:list-item>
          <text:p text:style-name="P6"><text:span text:style-name="T5">Die Ursache der Seuche (Der Bruch der Waage):</text:span> Die Blight bricht erst aus, als die Präsenz des Protagonisten – des unbewussten Erben des Guten – die verfeinerte Balance auf der Insel erschüttert. Der Samen reagiert auf die Ankunft seines antiken Gegenpols. Der Mönch versucht verzweifelt, die Kontrolle im Kloster zu behalten, doch die Dunkelheit sickert bereits durch die Insel.</text:p>
        </text:list-item>
        <text:list-item>
          <text:p text:style-name="P6"><text:span text:style-name="T5">Das Gebirgskloster als Wächter-Bastei:</text:span> Das Kloster wurde direkt über der tiefsten Wurzel des Samens errichtet. Die Mönche (ob wissend oder verführt) dienen unwissentlich als psychische Dämpfer. Erst wenn der Spieler die Zuflucht betritt, konfrontiert er den Erben des Bösen mit seiner wahren Natur.</text:p>
        </text:list-item>
      </text:list>
      <text:p text:style-name="P4"><text:soft-page-break/>Fraktionsabhängige Zugänge zum Kloster</text:p>
      <text:list text:style-name="L2">
        <text:list-item>
          <text:p text:style-name="P7"><text:span text:style-name="T5">Aufgaben für den Türsteher (Neutral / Standard):</text:span> Klassische Vertrauensarbeit – Gefallen einfordern, Material beschaffen oder Rätsel rund um die Klosterregeln lösen.</text:p>
        </text:list-item>
        <text:list-item>
          <text:p text:style-name="P7"><text:span text:style-name="T5">Protektorat (Sprengung):</text:span> Technischer, brutaler Ansatz. Passt perfekt zur militärischen, disziplinierten Ordnung der Fraktion, die physische Barrieren mit Schießpulver oder Arkan-Technik bricht.</text:p>
        </text:list-item>
        <text:list-item>
          <text:p text:style-name="P7"><text:span text:style-name="T5">Einheimische (Magischer Pfad):</text:span> Nutzt alte, heidnische Pfade oder Elementarmagie (evtl. mit Hilfe von Taranis), um Geheimgänge zu offenbaren oder das Portal schlicht zu entzaubern.</text:p>
        </text:list-item>
        <text:list-item>
          <text:p text:style-name="P7"><text:span text:style-name="T5">Pirat (Bestechung / Korruption):</text:span> Nutzt die Habgier oder Schwächen der Wachen/Glaube aus – Gold, seltene Artefakte oder Schmuggelware öffnen verschlossene Türen.</text:p>
        </text:list-item>
      </text:list>
      <text:p text:style-name="P4">Der Climax im Kloster</text:p>
      <text:p text:style-name="Text_20_body">Sobald der Spieler im Kloster steht, enttarnt sich der Mönch. Entweder erkennt er das Erbe des Protagonisten sofort und versucht ihn zu vernichten, oder er erkennt, dass seine eigene menschliche Hülle der Macht Malakors nicht mehr standhalten kann – was die Blight auf Aeterna endgültig entfesselt.</text:p>
      <text:p text:style-name="Text_20_body">Welcher der vier Zugänge zum Kloster soll für den Hauptquest-Verlauf der kanonische Aufhänger sein, oder planst du, diese Optionen strikt an das Fraktions-Reputationssystem zu koppeln?</text:p>
      <text:p text:style-name="P1"/>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de" fo:country="DE" style:letter-kerning="true" style:font-name-asian="Noto Serif CJK SC"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oto Serif CJK SC"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25T20:57:12.625509931</meta:creation-date>
    <dc:date>2026-08-25T21:23:34.084783601</dc:date>
    <meta:editing-duration>PT16M6S</meta:editing-duration>
    <meta:editing-cycles>2</meta:editing-cycles>
    <meta:generator>LibreOffice/24.2.7.2$Linux_X86_64 LibreOffice_project/420$Build-2</meta:generator>
    <meta:document-statistic meta:table-count="0" meta:image-count="0" meta:object-count="0" meta:page-count="2" meta:paragraph-count="19" meta:word-count="599" meta:character-count="4098" meta:non-whitespace-character-count="3520"/>
  </office:meta>
</office:document-meta>
</file>