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Heading_20_2">
      <style:text-properties officeooo:rsid="000a2993" officeooo:paragraph-rsid="000a2993"/>
    </style:style>
    <style:style style:name="P2" style:family="paragraph" style:parent-style-name="Text_20_body">
      <style:text-properties fo:font-style="italic" officeooo:rsid="00074882" officeooo:paragraph-rsid="00074882"/>
    </style:style>
    <style:style style:name="P3" style:family="paragraph" style:parent-style-name="Text_20_body">
      <style:text-properties fo:font-style="italic" fo:font-weight="normal" officeooo:rsid="000a2993" officeooo:paragraph-rsid="000a2993" style:font-style-asian="italic" style:font-weight-asian="normal" style:font-style-complex="italic" style:font-weight-complex="normal"/>
    </style:style>
    <style:style style:name="P4" style:family="paragraph" style:parent-style-name="Text_20_body" style:list-style-name="L2">
      <style:text-properties fo:font-style="italic" fo:font-weight="normal" officeooo:rsid="000a2993" officeooo:paragraph-rsid="000a2993" style:font-style-asian="italic" style:font-weight-asian="normal" style:font-style-complex="italic" style:font-weight-complex="normal"/>
    </style:style>
    <style:style style:name="P5" style:family="paragraph" style:parent-style-name="Text_20_body" style:list-style-name="L2">
      <style:text-properties fo:font-style="italic" fo:font-weight="normal" officeooo:paragraph-rsid="000a2993" style:font-style-asian="italic" style:font-weight-asian="normal" style:font-style-complex="italic" style:font-weight-complex="normal"/>
    </style:style>
    <style:style style:name="P6" style:family="paragraph" style:parent-style-name="Text_20_body">
      <style:text-properties fo:font-style="italic" officeooo:rsid="000a2993" officeooo:paragraph-rsid="000a2993" style:font-style-asian="italic" style:font-style-complex="italic"/>
    </style:style>
    <style:style style:name="P7" style:family="paragraph" style:parent-style-name="Text_20_body">
      <style:text-properties officeooo:rsid="00074882" officeooo:paragraph-rsid="00074882"/>
    </style:style>
    <style:style style:name="P8" style:family="paragraph" style:parent-style-name="Text_20_body">
      <style:text-properties officeooo:rsid="0008da8f" officeooo:paragraph-rsid="0008da8f"/>
    </style:style>
    <style:style style:name="P9" style:family="paragraph" style:parent-style-name="Text_20_body">
      <style:text-properties officeooo:rsid="0008da8f" officeooo:paragraph-rsid="000a2993"/>
    </style:style>
    <style:style style:name="P10" style:family="paragraph" style:parent-style-name="Text_20_body">
      <style:text-properties officeooo:rsid="0008da8f" officeooo:paragraph-rsid="000b5bb2"/>
    </style:style>
    <style:style style:name="P11" style:family="paragraph" style:parent-style-name="Text_20_body">
      <style:text-properties officeooo:rsid="000a2993" officeooo:paragraph-rsid="000a2993"/>
    </style:style>
    <style:style style:name="P12" style:family="paragraph" style:parent-style-name="Text_20_body">
      <style:text-properties officeooo:rsid="000b5bb2" officeooo:paragraph-rsid="000b5bb2"/>
    </style:style>
    <style:style style:name="P13" style:family="paragraph" style:parent-style-name="Text_20_body">
      <style:text-properties fo:font-style="normal" officeooo:rsid="000b5bb2" officeooo:paragraph-rsid="000b5bb2" style:font-style-asian="normal" style:font-style-complex="normal"/>
    </style:style>
    <style:style style:name="P14" style:family="paragraph" style:parent-style-name="Text_20_body">
      <style:text-properties fo:font-style="normal" style:font-style-asian="normal" style:font-style-complex="normal"/>
    </style:style>
    <style:style style:name="T1" style:family="text">
      <style:text-properties fo:font-weight="bold"/>
    </style:style>
    <style:style style:name="T2" style:family="text">
      <style:text-properties fo:font-weight="bold" style:font-weight-asian="bold" style:font-weight-complex="bold"/>
    </style:style>
    <style:style style:name="T3" style:family="text">
      <style:text-properties fo:font-weight="bold" officeooo:rsid="000a2993" style:font-weight-asian="bold" style:font-weight-complex="bold"/>
    </style:style>
    <style:style style:name="T4" style:family="text">
      <style:text-properties fo:font-weight="bold" officeooo:rsid="000b5bb2" style:font-weight-asian="bold" style:font-weight-complex="bold"/>
    </style:style>
    <style:style style:name="T5" style:family="text">
      <style:text-properties officeooo:rsid="000a2993"/>
    </style:style>
    <style:style style:name="T6" style:family="text">
      <style:text-properties officeooo:rsid="000b5bb2"/>
    </style:style>
    <style:style style:name="T7" style:family="text">
      <style:text-properties fo:font-weight="normal" style:font-weight-asian="normal" style:font-weight-complex="normal"/>
    </style:style>
    <style:style style:name="T8" style:family="text">
      <style:text-properties fo:font-weight="normal" officeooo:rsid="000b5bb2" style:font-weight-asian="normal" style:font-weight-complex="normal"/>
    </style:style>
    <text:list-style style:name="L1">
      <text:list-level-style-number text:level="1" text:style-name="Numbering_20_Symbols" loext:num-list-format="%1%." style:num-suffix="." style:num-format="1">
        <style:list-level-properties text:space-before="0.752cm" text:min-label-width="0.499cm"/>
      </text:list-level-style-number>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Björnson</text:h>
      <text:p text:style-name="P11">Björnson ist ein Schmied und ein ehemaliger Freibeuter, der sich in die Wildnis zurück gezogen hat. Er lebt in der Nähe von Silas und bietet hin und wieder noch Interessenten seine Leistung als Schmied an.</text:p>
      <text:h text:style-name="Heading_20_2" text:outline-level="2">1. Erstes Zusammentreffen (Der Sklavenring)</text:h>
      <text:p text:style-name="P2">Trigger: Betreten des Geländes von Björnsons Schmiede</text:p>
      <text:p text:style-name="Text_20_body"><text:span text:style-name="T1">Björnson:</text:span> </text:p>
      <text:p text:style-name="Text_20_body">Du bist weit weg von den Saufköppen am Strand, Fremder. Wenn du Met suchst, bist du falsch. Wenn du Lärm suchst, mach, dass du wegkommst.</text:p>
      <text:p text:style-name="Text_20_body"><text:span text:style-name="T1">Player:</text:span> Silas hat mich geschickt. Ich muss diese Fesseln loswerden. Sie sind alt... und sie schmerzen.</text:p>
      <text:p text:style-name="Text_20_body"><text:span text:style-name="T1">Björnson:</text:span> Sklavenstahl. Mieses Zeug, gemacht zum Erniedrigen. Silas weiß, dass ich so ein Gerümpel in zwei Minuten von deinen Knochen meißeln kann. Normalerweise nehme ich für meine Zeit gutes Gold... aber von dir gibt’s wohl nicht viel zu holen.</text:p>
      <text:p text:style-name="P7"><text:span text:style-name="T2">Player</text:span>: Wer bist du überhaupt?</text:p>
      <text:p text:style-name="P7"><text:span text:style-name="T2">Björnson</text:span>: Ich bin Björnson. Früher war ich ein Freibeuter und lebte mit den anderen im Süden der Insel, aber der Ganze Trubel…Wir aus dem Norden sind eigentlich nicht gemacht für Lärm und Heiterkeit, aber meine Schwestern und Brüder scheinen das vergessen zu haben.</text:p>
      <text:p text:style-name="P2"><text:span text:style-name="T2">Player</text:span>: Aus dem Norden?</text:p>
      <text:p text:style-name="P2"><text:span text:style-name="T2">Björnson</text:span>: Unsere Vorfahren kamen vor vielen Wintern hierher, und haben sich hier nieder gelassen. Weißt du überhaupt was Winter sind? </text:p>
      <text:p text:style-name="Text_20_body"><text:span text:style-name="T1">Björnson:</text:span> Weißt du... ich vermisse den Lärm der Freibeuter nicht. Ich vermisse nicht ihr Geschrei und nicht ihre blöden Gesichter. Aber was ich vermisse, ist ein vernünftiges, dunkles Gerstenbier aus dem Norden. </text:p>
      <text:p text:style-name="P2"><text:span text:style-name="T2">Player</text:span>: Vielleicht können wir uns bezüglich der Fesseln ja einig werden, wenn ich dir ein Bier organisiere?</text:p>
      <text:p text:style-name="Text_20_body"><text:span text:style-name="T1">Björnson:</text:span> Schaff mir ein kühles Krüglein von diesem Bier hier hoch. Ohne dass es warm wird. Dann schlage ich dir das Eisen von den Handgelenken und wir sind quitt. Keine großen Reden, kein Gelaber. Nur Bier gegen Freiheit. Abgemacht?</text:p>
      <text:p text:style-name="P7"><text:span text:style-name="T2">Player</text:span>: Abgemacht – Neue Quest: Ein kühles Bier!</text:p>
      <text:p text:style-name="P12">Quest Abschkuss:</text:p>
      <text:p text:style-name="P13"><text:span text:style-name="T1">Player:</text:span> Kälte kenne ich nur von feuchten Zellennächten. Aber hier ist dein Bier!</text:p>
      <text:p text:style-name="P14"><text:span text:style-name="T1">Björnson:</text:span> Nicht dasselbe... Aber egal. <text:span text:style-name="T6">(Trinkt das Bier – Animation) Dann widmen wir uns mal deinem Problem!</text:span></text:p>
      <text:p text:style-name="P12"/>
      <text:h text:style-name="Heading_20_2" text:outline-level="2"><text:soft-page-break/>2. Zweites Zusammentreffen: Quest "Ein echtes Schwert"</text:h>
      <text:p text:style-name="P2">Nach dem Prolog erhält der Held von Silas die Aufgabe sich um eine richtige Waffe zu kümmern. Wir sollen hierzu wiederum Björnson kontaktieren. Silas gibt uns noch mit, dass es auch noch Zeit hat. </text:p>
      <text:p text:style-name="Text_20_body"><text:span text:style-name="T1">Björnson:</text:span> Du schon wieder. Das Bier letztes Mal war brauchbar. Aber du kommst nicht für einen Plausch hoch, das sehe ich dir an. Was führt dich zu meinem Amboss?</text:p>
      <text:p text:style-name="Text_20_body"><text:span text:style-name="T1">Player:</text:span> Silas meint, ich bin bereit für eine echte Waffe. Er schickt mich zu dir, damit wir gemeinsam ein Schwert schmieden.</text:p>
      <text:p text:style-name="Text_20_body"><text:span text:style-name="T1">Björnson:</text:span> Silas... der Kerl denkt auch, Schmieden sei wie Fische fangen. "Zusammen schmieden"? Ich bin Schmied, kein Lehrmeister für Strandgut!</text:p>
      <text:p text:style-name="Text_20_body"><text:span text:style-name="T1">Björnson:</text:span> Aber gut. Wer ein echtes Schwert führen will, muss wissen, was darin steckt. Für eine Klinge, die nicht beim ersten Schlag gegen eine Protektorats-Rüstung zersplittert, brauche ich vernünftiges Material. Nicht den Müll, den die Gezeiten anspülen.</text:p>
      <text:p text:style-name="Text_20_body"><text:span text:style-name="T1">Björnson:</text:span> Tief in den Bergen liegt ein alter Magnetit-Stollen. Die Ader dort liefert reinstes Eisen. Aber seit Monden treibt sich dort ein <text:span text:style-name="T5">agressiver </text:span>Blight-Wühler rum – ein Biesterzeug, das durch die Verderbnis der Erde durchgedreht ist. Es blockiert den Zugang.</text:p>
      <text:p text:style-name="Text_20_body"><text:span text:style-name="T1">Player:</text:span> Ich kümmere mich darum.</text:p>
      <text:p text:style-name="Text_20_body"><text:span text:style-name="T1">Björnson:</text:span> Das wirst du müssen. Schlag das Vieh tot, räum den Weg frei und bring mir eine Ladung des reinen Magnetiterzes mit. Wenn du das überlebst…<text:span text:style-name="T5">dann schauen wir weiter!</text:span></text:p>
      <text:p text:style-name="P3">Zwei neue Quests: </text:p>
      <text:list text:style-name="L2">
        <text:list-item>
          <text:p text:style-name="P5"><text:span text:style-name="T5">Blight Wühler: Besiege den Blight Wühler vor der Mine</text:span></text:p>
        </text:list-item>
        <text:list-item>
          <text:p text:style-name="P4">Erz: Besorge 5 Magnatiderz</text:p>
        </text:list-item>
      </text:list>
      <text:p text:style-name="P9"><text:span text:style-name="T2">Player</text:span>: <text:span text:style-name="T5">Alles klar!</text:span></text:p>
      <text:p text:style-name="P9"><text:span text:style-name="T3">Player</text:span><text:span text:style-name="T5">: Eine Sache noch...</text:span>Wie kann ich das Erz schürfen?</text:p>
      <text:p text:style-name="P8"><text:span text:style-name="T2">Björnson</text:span>: Das kann ich dir gerne beibringen, aber auch das wird dich etwas kosten was über einen Gerstensaft hinaus geht.</text:p>
      <text:p text:style-name="P3">Björnson steht als Lehrer zur Verfügung.</text:p>
      <text:p text:style-name="P10"><text:span text:style-name="T2">Björnson: </text:span><text:span text:style-name="T8">Und schau mal neben der Mine, dort solltest du auch das entsprechende Werkzeug für deinen Job finden.</text:span></text:p>
      <text:p text:style-name="P12"><text:span text:style-name="T2">Player</text:span><text:span text:style-name="T7">: Danke Björnson</text:span></text:p>
      <text:p text:style-name="P12"><text:span text:style-name="T2">Björnson</text:span><text:span text:style-name="T7">: Mhhhh...</text:span></text:p>
      <text:p text:style-name="P6">Wenn beide Quests erledigt sind steht folgende Option bei Björnson bereit:</text:p>
      <text:p text:style-name="P11"><text:span text:style-name="T2">Player</text:span>: Ich habe alles erledigt!</text:p>
      <text:p text:style-name="P11"><text:span text:style-name="T2">Björnson</text:span>: Erstaunlich – damit hatte ich nicht gerechnet.</text:p>
      <text:p text:style-name="P11"><text:span text:style-name="T2">Player</text:span>: Ich bin zäher als ich aussehe</text:p>
      <text:p text:style-name="P11"><text:soft-page-break/><text:span text:style-name="T2">Björnson</text:span>: In der Tat…</text:p>
      <text:p text:style-name="P11"><text:span text:style-name="T2">Player</text:span>: Wie steht es nun um unsere Abmachung? Du schmiedest du mir das Schwert?</text:p>
      <text:p text:style-name="P11"><text:span text:style-name="T2">Björnson</text:span>: Oder ich bringe dir bei, wie du es dir selber schmieden kannst, die Wahl liegt bei dir.</text:p>
      <text:p text:style-name="P11">Option:</text:p>
      <text:p text:style-name="P11"><text:span text:style-name="T2">Player</text:span>: Ich brauche nur die Waffe…(Gibt 5 Erz)</text:p>
      <text:p text:style-name="P11"><text:span text:style-name="T2">Björnson</text:span>: Alles klar… (Erhält Schwert)</text:p>
      <text:p text:style-name="P6">oder</text:p>
      <text:p text:style-name="P11"><text:span text:style-name="T2">Player</text:span>: Ich würde es gerne selber lernen…</text:p>
      <text:p text:style-name="P11"><text:span text:style-name="T2">Björnson</text:span>: Alles klar… (Schmied kann nun bei Björnson gelernt werden)</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oto Serif CJK SC"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oto Serif CJK SC" style:font-family-asian="'Noto Serif CJK SC'" style:font-family-generic-asian="system" style:font-pitch-asian="variable" style:font-size-asian="18pt" style:font-weight-asian="bold" style:font-name-complex="FreeSans1" style:font-family-complex="Free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FreeSans1" style:font-family-complex="FreeSans" style:font-family-generic-complex="system" style:font-pitch-complex="variable" style:font-size-complex="14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15T10:20:17.476215282</meta:creation-date>
    <dc:date>2026-08-15T11:09:07.885255905</dc:date>
    <meta:editing-duration>PT5M57S</meta:editing-duration>
    <meta:editing-cycles>2</meta:editing-cycles>
    <meta:generator>LibreOffice/24.2.7.2$Linux_X86_64 LibreOffice_project/420$Build-2</meta:generator>
    <meta:document-statistic meta:table-count="0" meta:image-count="0" meta:object-count="0" meta:page-count="3" meta:paragraph-count="51" meta:word-count="725" meta:character-count="4547" meta:non-whitespace-character-count="3866"/>
  </office:meta>
</office:document-meta>
</file>